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- INGEKOMEN AANVRAAG BOUWEN OMGEVINGSVERGUNNING – T.H.V. GROENESTEEG (VUG00-D5325)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3">
              <text:list-item text:style-override="id1-3-2-1-1-3-1">
                <text:number>•</text:number>
                <text:p text:style-name="al">T.h.v. Groenesteeg ( VUGOO-D5325), aanleggen inritten t.b.v. 13 woningen. . Z24-279537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86347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347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6347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GEMEENTE VUGHT - INGEKOMEN AANVRAAG BOUWEN OMGEVINGSVERGUNNING – T.H.V. GROENESTEEG (VUG00-D5325) VUGHT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6347</meta:user-defined>
    <meta:user-defined meta:name="OVERHEIDop.GmbID/DC.identifier">gmb-2024-286347</meta:user-defined>
    <meta:user-defined meta:name="OVERHEIDop.versieInformatie"/>
  </office:meta>
</office:document-meta>
</file>