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VUGHT - INGEKOMEN AANVRAAG BOUWEN OMGEVINGSVERGUNNING – VILLA PETERHOF DE BREAUTELAAN 1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ontvangen: </text:p>
            <text:p text:style-name="last-al"/>
            <text:list text:style-name="id1-3-2-1-1-3">
              <text:list-item text:style-override="id1-3-2-1-1-3-1">
                <text:number>•</text:number>
                <text:p text:style-name="al">Villa Peterhof De Bréautélaan Vught, realiseren van een aanbouw. Z24-279526.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86223</text:span><text:line-break/><text:date style:data-style-name="dag" text:fixed="true" text:date-value="2024-07-03"/><text:line-break/><text:date style:data-style-name="jaar" text:fixed="true" text:date-value="2024-07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6223</text:span><text:date style:data-style-name="nicedate" text:fixed="true" text:date-value="2024-07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6223</text:span><text:date style:data-style-name="nicedate" text:fixed="true" text:date-value="2024-07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5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BOUWEN OMGEVINGSVERGUNNING – VILLA PETERHOF DE BREAUTELAAN 1 VUGHT</meta:user-defined>
    <meta:user-defined meta:name="DCTERMS.W3CDTF/DCTERMS.available">2024-07-03</meta:user-defined>
    <meta:user-defined meta:name="DCTERMS.W3CDTF/OVERHEIDop.jaargang">2024</meta:user-defined>
    <meta:user-defined meta:name="OVERHEIDop.publicationIssue">286223</meta:user-defined>
    <meta:user-defined meta:name="OVERHEIDop.GmbID/DC.identifier">gmb-2024-286223</meta:user-defined>
    <meta:user-defined meta:name="OVERHEIDop.versieInformatie"/>
  </office:meta>
</office:document-meta>
</file>