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Treilerstraat 170, 1503 JM Zaandam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2096 - het bouwen van een dakkapel op de voorzijde van de woning -  - op de locatie Treilerstraat 170, 1503 JM Zaandam</text:p>
            <text:p text:style-name="common-al">Besluit verzonden: 28-06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8-06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6138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13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13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096</meta:user-defined>
    <dc:language>nl</dc:language>
    <meta:user-defined meta:name="OVERHEIDop.locatietype/OVERHEIDop.gebiedsmarkering">Vlak</meta:user-defined>
    <meta:user-defined meta:name="DC.title">Verleende omgevingsvergunning - Treilerstraat 170, 1503 JM Zaandam - het bouwen van een dakkapel op de voorzijde van de woning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6138</meta:user-defined>
    <meta:user-defined meta:name="OVERHEIDop.GmbID/DC.identifier">gmb-2024-286138</meta:user-defined>
    <meta:user-defined meta:name="OVERHEIDop.versieInformatie"/>
  </office:meta>
</office:document-meta>
</file>