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plaatsen van erfafscheiding op het voorerf en bouwen van een carport op het perceel Schuilenburgerweg 5, 3816 T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plaatsen van erfafscheiding op het voorerf en bouwen van een carport op het perceel Schuilenburgerweg 5, 3816 TA Amersfoort</text:span>
          </text:p>
            <text:p text:style-name="common-al">De Gemeente Amersfoort heeft op 20-06-2024 een aanvraag voor een omgevingsvergunning ontvangen voor het plaatsen van erfafscheiding op het voorerf en bouwen van een carport op het perceel Schuilenburgerweg 5, 3816 TA Amersfoort, met kenmerk CLZ-00014413<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15-08-2024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85336</text:span><text:line-break/><text:date style:data-style-name="dag" text:fixed="true" text:date-value="2024-07-01"/><text:line-break/><text:date style:data-style-name="jaar" text:fixed="true" text:date-value="2024-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5336</text:span><text:date style:data-style-name="nicedate" text:fixed="true" text:date-value="2024-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5336</text:span><text:date style:data-style-name="nicedate" text:fixed="true" text:date-value="2024-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4413</meta:user-defined>
    <meta:user-defined meta:name="DCTERMS.abstract">het plaatsen van erfafscheiding op het voorerf en bouwen van een carport</meta:user-defined>
    <dc:language>nl</dc:language>
    <meta:user-defined meta:name="OVERHEIDop.locatietype/OVERHEIDop.gebiedsmarkering">Punt</meta:user-defined>
    <meta:user-defined meta:name="DC.title">Ontvangen aanvraag omgevingsvergunning voor het plaatsen van erfafscheiding op het voorerf en bouwen van een carport op het perceel Schuilenburgerweg 5, 3816 TA Amersfoort</meta:user-defined>
    <meta:user-defined meta:name="DCTERMS.W3CDTF/DCTERMS.available">2024-07-01</meta:user-defined>
    <meta:user-defined meta:name="DCTERMS.W3CDTF/OVERHEIDop.jaargang">2024</meta:user-defined>
    <meta:user-defined meta:name="OVERHEIDop.publicationIssue">285336</meta:user-defined>
    <meta:user-defined meta:name="OVERHEIDop.GmbID/DC.identifier">gmb-2024-285336</meta:user-defined>
    <meta:user-defined meta:name="OVERHEIDop.versieInformatie"/>
  </office:meta>
</office:document-meta>
</file>