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STAL (VERVANGING BOVENBOUW), AENGWIRDERWEG 326 TE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stal (vervanging bovenbouw) op het perceel Aengwirderweg 326 te Tjalleberd  </text:p>
            <text:p text:style-name="common-al">(27 jun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4794</text:span><text:line-break/><text:date style:data-style-name="dag" text:fixed="true" text:date-value="2024-07-01"/><text:line-break/><text:date style:data-style-name="jaar" text:fixed="true" text:date-value="2024-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794</text:span><text:date style:data-style-name="nicedate" text:fixed="true" text:date-value="2024-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794</text:span><text:date style:data-style-name="nicedate" text:fixed="true" text:date-value="2024-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BOUWEN VAN EEN STAL (VERVANGING BOVENBOUW), AENGWIRDERWEG 326 TE TJALLEBERD</meta:user-defined>
    <meta:user-defined meta:name="DCTERMS.W3CDTF/DCTERMS.available">2024-07-01</meta:user-defined>
    <meta:user-defined meta:name="DCTERMS.W3CDTF/OVERHEIDop.jaargang">2024</meta:user-defined>
    <meta:user-defined meta:name="OVERHEIDop.publicationIssue">284794</meta:user-defined>
    <meta:user-defined meta:name="OVERHEIDop.GmbID/DC.identifier">gmb-2024-284794</meta:user-defined>
    <meta:user-defined meta:name="OVERHEIDop.versieInformatie"/>
  </office:meta>
</office:document-meta>
</file>