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ILIEU EFFECT RAPPORT-BEOORDELINGSBESLUIT, SCHOTERLANDSEWEG 62 OUDESCHOOT</text:p>
      <text:section text:name="zakelijke-mededeling_id1-3-2" text:style-name="zakelijke-mededeling">
        <text:section text:name="zakelijke-mededeling-tekst_id1-3-2-1" text:style-name="zakelijke-mededeling-tekst">
          <text:section text:name="tekst_id1-3-2-1-1" text:style-name="tekst">
            <text:p text:style-name="common-al">Ontvangen van: Lolkema Transport B.V. een aanmeldnotitie m.e.r.-beoordeling in het kader van de aanvraag voor een omgevingsvergunning voor de activiteit milieu op grond van de Wet algemene bepalingen omgevingsrecht van 14 november 2022 ten behoeve van de wijziging van het bestaande bedrijf aan de Schoterlandseweg 62, 8451 KC in Oudeschoot.</text:p>
            <text:p text:style-name="common-al">Betreft: het voornemen om het bedrijf gevestigd aan de Schoterlandseweg 62, 8451 KC in Oudeschoot uit te breiden met de activiteit het vergroten van de maximale opslaghoeveelheid aan afvalstoffen van buiten de inrichting afkomstig en de bewerking hiervan.</text:p>
            <text:p text:style-name="common-al">Locatie: Schoterlandseweg 62 te Oudeschoot, gemeente Heerenveen.</text:p>
            <text:p text:style-name="common-al"/>
            <text:p text:style-name="common-al">In verband hiermee is nagegaan of voor de beoogde activiteit een milieueffectrapport (MER) gemaakt moet worden.</text:p>
            <text:p text:style-name="common-al">Wij hebben beslist dat er geen MER behoeft te worden opgesteld ;een;geen; .</text:p>
            <text:p text:style-name="common-al"/>
            <text:p text:style-name="common-al">De beslissing dient te worden aangemerkt als een voorbereidingsbesluit en is niet vatbaar voor bezwaar van derden. Derden kunnen hun bezwaren kenbaar maken tijdens de vergunningprocedure in het kader van de ;Wet algemene bepalingen omgevingsrecht;Ontgrondingenwet; Wabo.</text:p>
            <text:p text:style-name="common-al"/>
            <text:p text:style-name="common-al">De stukken liggen ter inzage in het:</text:p>
            <text:p text:style-name="common-al">- gemeentehuis van de gemeente Heerenveen (vooraf contact opnemen);</text:p>
            <text:p text:style-name="common-al">- en bij de FUMO, elke werkdag van 9.00 tot 16.00 uur (vooraf contact opnemen).</text:p>
            <text:p text:style-name="common-al"/>
            <text:p text:style-name="common-al">Voor inlichtingen en inzage van de stukken neem contact op met de FUMO, e-mail <text:a xlink:href="mailto:wabogemeenten@fumo.nl" xlink:type="simple">wabogemeenten@fumo.nl</text:a> , tel. 0566-75 03 00. Bezoekadres: J.W. de Visserwei 10, 9001 ZE Grou.</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4759</text:span><text:line-break/><text:date style:data-style-name="dag" text:fixed="true" text:date-value="2024-07-01"/><text:line-break/><text:date style:data-style-name="jaar" text:fixed="true" text:date-value="2024-07-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4759</text:span><text:date style:data-style-name="nicedate" text:fixed="true" text:date-value="2024-07-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4759</text:span><text:date style:data-style-name="nicedate" text:fixed="true" text:date-value="2024-07-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3/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Natuur en milieu | Organisatie en beleid</meta:user-defined>
    <meta:user-defined meta:name="OVERHEIDop.Rubriek/DC.type">andere beschikking</meta:user-defined>
    <dc:language>nl</dc:language>
    <meta:user-defined meta:name="OVERHEIDop.locatietype/OVERHEIDop.gebiedsmarkering">Adres</meta:user-defined>
    <meta:user-defined meta:name="DC.title">MILIEU EFFECT RAPPORT-BEOORDELINGSBESLUIT, SCHOTERLANDSEWEG 62 OUDESCHOOT</meta:user-defined>
    <meta:user-defined meta:name="DCTERMS.W3CDTF/DCTERMS.available">2024-07-01</meta:user-defined>
    <meta:user-defined meta:name="DCTERMS.W3CDTF/OVERHEIDop.jaargang">2024</meta:user-defined>
    <meta:user-defined meta:name="OVERHEIDop.publicationIssue">284759</meta:user-defined>
    <meta:user-defined meta:name="OVERHEIDop.GmbID/DC.identifier">gmb-2024-284759</meta:user-defined>
    <meta:user-defined meta:name="OVERHEIDop.versieInformatie"/>
  </office:meta>
</office:document-meta>
</file>