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- Kreekrijk deelplan A kavel 32 te Assendelft - het bouwen van een woning met uitwe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3026739 - het bouwen van een woning met uitweg -  - op de locatie Kreekrijk deelplan A kavel 32 te Assendelft</text:p>
            <text:p text:style-name="common-al">Aanvraag ontvangen: 20-12-2023</text:p>
            <text:p text:style-name="common-al">
            
          </text:p>
            <text:p text:style-name="common-al">Ontvangen aanvragen voor omgevingsvergunningen moeten wij op grond van de Wet algemene bepalingen omgevingsrecht (Wabo)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www.zaanstad.nl/mozard/!suite86.scherm0325?mPag=248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28473</text:span><text:line-break/><text:date style:data-style-name="dag" text:fixed="true" text:date-value="2024-01-17"/><text:line-break/><text:date style:data-style-name="jaar" text:fixed="true" text:date-value="2024-01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473</text:span><text:date style:data-style-name="nicedate" text:fixed="true" text:date-value="2024-01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473</text:span><text:date style:data-style-name="nicedate" text:fixed="true" text:date-value="2024-01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O2023026739</meta:user-defined>
    <dc:language>nl</dc:language>
    <meta:user-defined meta:name="OVERHEIDop.locatietype/OVERHEIDop.gebiedsmarkering">Vlak</meta:user-defined>
    <meta:user-defined meta:name="DC.title">Aanvraag omgevingsvergunning - Kreekrijk deelplan A kavel 32 te Assendelft - het bouwen van een woning met uitweg</meta:user-defined>
    <meta:user-defined meta:name="DCTERMS.W3CDTF/DCTERMS.available">2024-01-17</meta:user-defined>
    <meta:user-defined meta:name="DCTERMS.W3CDTF/OVERHEIDop.jaargang">2024</meta:user-defined>
    <meta:user-defined meta:name="OVERHEIDop.publicationIssue">28473</meta:user-defined>
    <meta:user-defined meta:name="OVERHEIDop.GmbID/DC.identifier">gmb-2024-28473</meta:user-defined>
    <meta:user-defined meta:name="OVERHEIDop.versieInformatie"/>
  </office:meta>
</office:document-meta>
</file>