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Kreekrijk deelplan D percelen D 5872 5885 1129 5899 te Assendelft -  het bouwen van 4 woningen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391 -  het bouwen van 4 woningen met uitweg op de locatie Kreekrijk deelplan D percelen D 5872 5885 1129 5899 te Assendelft</text:p>
            <text:p text:style-name="common-al">Aanvraag ontvangen: 11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843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391</meta:user-defined>
    <dc:language>nl</dc:language>
    <meta:user-defined meta:name="OVERHEIDop.locatietype/OVERHEIDop.gebiedsmarkering">Vlak</meta:user-defined>
    <meta:user-defined meta:name="DC.title">Aanvraag omgevingsvergunning - Kreekrijk deelplan D percelen D 5872 5885 1129 5899 te Assendelft -  het bouwen van 4 woningen met uitweg</meta:user-defined>
    <meta:user-defined meta:name="DCTERMS.W3CDTF/DCTERMS.available">2024-01-02</meta:user-defined>
    <meta:user-defined meta:name="DCTERMS.W3CDTF/OVERHEIDop.jaargang">2024</meta:user-defined>
    <meta:user-defined meta:name="OVERHEIDop.publicationIssue">2843</meta:user-defined>
    <meta:user-defined meta:name="OVERHEIDop.GmbID/DC.identifier">gmb-2024-2843</meta:user-defined>
    <meta:user-defined meta:name="OVERHEIDop.versieInformatie"/>
  </office:meta>
</office:document-meta>
</file>