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Antonius Matthaeuslaan 18 te Utrecht,  HZ_WABO-23-378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ntonius Matthaeuslaan 18 te Utrecht</text:p>
            <text:p text:style-name="common-al">HZ_WABO-23-37824</text:p>
            <text:p text:style-name="common-al">Toelichting: het bouwen van een dakopbouw</text:p>
            <text:p text:style-name="common-al">Datum besluit: 11 januari 2024</text:p>
            <text:p text:style-name="common-al">Startdatum bezwaartermijn: 13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24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424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424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Antonius Matthaeuslaan 18 te Utrecht,  HZ_WABO-23-37824</meta:user-defined>
    <meta:user-defined meta:name="DCTERMS.W3CDTF/DCTERMS.available">2024-01-17</meta:user-defined>
    <meta:user-defined meta:name="DCTERMS.W3CDTF/OVERHEIDop.jaargang">2024</meta:user-defined>
    <meta:user-defined meta:name="OVERHEIDop.externeBijlage">Besluit omgevingsvergunning publiceerbaar|exb-2024-2371</meta:user-defined>
    <meta:user-defined meta:name="OVERHEIDop.externeBijlage">ALG - Aanvraagdocument  publiceerbaar-A|exb-2024-2372</meta:user-defined>
    <meta:user-defined meta:name="OVERHEIDop.publicationIssue">28424</meta:user-defined>
    <meta:user-defined meta:name="OVERHEIDop.GmbID/DC.identifier">gmb-2024-28424</meta:user-defined>
    <meta:user-defined meta:name="OVERHEIDop.versieInformatie"/>
  </office:meta>
</office:document-meta>
</file>