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4761db23-769c-430a-aa45-389919f7c3e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office:automatic-styles>
  <office:body>
    <office:text>
      <text:p text:style-name="new_page_staatscourant"/>
      <text:p text:style-name="single-kop-titel">Kennisgeving voornemen tot uitgifte in erfpacht van percelen grond tuinuitbreiding Stoomgemaalstraat 2 t/m 60 (alle nummers) en Overhaalstraat 1 t/m 60 (alle nummers) te Ams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 tot uitgifte in erfpacht van een percelen grond ten behoeve van de uitbreiding van een bestaande erfpachtrechten.</text:span>
          </text:p>
            <text:p text:style-name="common-al">
            <text:span text:style-name="nadrukvet">Adres: Stoomgemaalstraat 2 t/m 60 (alle nummers) te Amsterdam</text:span>
          </text:p>
            <text:p text:style-name="common-al">
            <text:span text:style-name="nadrukvet">Perceel bestaand erfpachtrecht: gemeente Sloten Noord-Holland, sectie G, nummer 1278</text:span>
          </text:p>
            <text:p text:style-name="common-al">
            <text:span text:style-name="nadrukvet">Uit te geven perceel: gemeente Sloten Noord-Holland, sectie G, nummer 6315 (gedeeltelijk)</text:span>
          </text:p>
            <text:p text:style-name="common-al">
            <text:span text:style-name="nadrukvet">Perceelgrootte uitbreiding: 323 m<text:span text:style-name="sup">2 </text:span></text:span>
          </text:p>
            <text:p text:style-name="common-al">
            <text:span text:style-name="nadrukvet">Dossiernummer: EW328/2</text:span>
          </text:p>
            <text:p text:style-name="common-al">
            <text:span text:style-name="nadrukvet">Kenmerk: 2024-046</text:span>
          </text:p>
            <text:p text:style-name="common-al">
            <text:span text:style-name="nadrukvet">Adres: Overhaalstraat 1 t/m 60 (alle nummers) te Amsterdam</text:span>
          </text:p>
            <text:p text:style-name="common-al">
            <text:span text:style-name="nadrukvet">Perceel bestaand erfpachtrecht: gemeente Sloten Noord-Holland, sectie G, nummer 2574 </text:span>
          </text:p>
            <text:p text:style-name="common-al">
            <text:span text:style-name="nadrukvet">Uit te geven perceel: gemeente Sloten Noord-Holland, sectie G, nummer 6315 (gedeeltelijk)</text:span>
          </text:p>
            <text:p text:style-name="common-al">
            <text:span text:style-name="nadrukvet">Perceelgrootte uitbreiding: 190 m<text:span text:style-name="sup">2 </text:span></text:span>
          </text:p>
            <text:p text:style-name="common-al">
            <text:span text:style-name="nadrukvet">Dossiernummer: EW328/3</text:span>
          </text:p>
            <text:p text:style-name="common-al">
            <text:span text:style-name="nadrukvet">Kenmerk: 2024-047</text:span>
          </text:p>
            <text:p text:style-name="common-al">De gemeente Amsterdam is voornemens voormelde percelen grond in erfpacht uit te geven ten behoeve van de uitbreiding van bestaande erfpachtrechten. </text:p>
            <text:p text:style-name="common-al">Vermelde uitbreidingen van de erfpachtpercelen mogen alleen worden gebruikt als tuin.</text:p>
            <text:p text:style-name="common-al">De in erfpacht uit te geven percelen staan op onderstaande kaarten aangegeven met kruisarcering. De plus-arcering is het bestaande erfpachtrecht. </text:p>
            <text:p text:style-name="common-al">
            <draw:frame><draw:text-box><text:section text:name="plaatje_id1-3-2-1-1-17-1" text:style-name="plaatje">
              <text:p text:style-name="illustratie_id1-3-2-1-1-17-1-1"><draw:frame draw:style-name="illustratie_id1-3-2-1-1-17-1-1" text:anchor-type="paragraph" svg:width="130mm" svg:height="83.4mm"><draw:image xlink:href="Pictures/Knipseli4761db23-769c-430a-aa45-389919f7c3ec.png" xlink:type="simple"/></draw:frame></text:p>
            </text:section></draw:text-box></draw:frame>
          </text:p>
            <text:p text:style-name="common-al">De gemeente is van mening dat voor voormelde uitgifte in erfpacht slechts één serieuze gegadigde in aanmerking komt, op grond van de navolgende objectieve, toetsbare en redelijke criteria: </text:p>
            <text:p text:style-name="common-al">TUINUITBREIDING</text:p>
            <text:list text:style-name="id1-3-2-1-1-20">
              <text:list-item text:style-override="id1-3-2-1-1-20-1">
                <text:number>-</text:number>
                <text:p text:style-name="al"> percelen met de bestemming ‘tuin’ worden door de gemeente niet separaat in erfpacht uitgegeven;</text:p>
              </text:list-item>
              <text:list-item text:style-override="id1-3-2-1-1-20-2">
                <text:number>-</text:number>
                <text:p text:style-name="al"> de in erfpacht uit te geven percelen grenzen aan het erfpachtperceel waarvoor de tuinuitbreiding wordt aangevraagd en zullen met dat perceel worden samengevoegd;</text:p>
              </text:list-item>
              <text:list-item text:style-override="id1-3-2-1-1-20-3">
                <text:number>-</text:number>
                <text:p text:style-name="al"> de in erfpacht uit te geven percelen kunnen niet door derden separaat worden ontwikkeld;</text:p>
              </text:list-item>
            </text:list>
            <text:p text:style-name="common-al">
            <text:span text:style-name="nadrukvet">Kort geding en vervaltermijn</text:span> </text:p>
            <text:p text:style-name="common-al">Eenieder, die van mening is, dat hij of zij ook voor de uitgifte van vermelde percelen in aanmerking komt, dient uiterlijk 20 kalenderdagen na de publicatiedatum van het voornemen tot uitgifte in het Gemeenteblad een gerechtelijke procedure in kort geding aanhangig te hebben gemaakt met betrekking tot de voorgenomen uitgifte in erfpacht bij de afdeling privaatrecht van de rechtbank Amsterdam. </text:p>
            <text:p text:style-name="last-al">De termijn van 20 kalenderdagen is een vervaltermijn. Indien niet binnen deze termijn een kort geding aanhangig is gemaakt kunnen er geen aanspraken jegens de gemeente Amsterdam ter zake van de uitgifte in erfpacht van vermelde percelen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7-1-1" style:parent-style-name="Standard">
      <style:paragraph-properties style:line-spacing="0mm" style:text-autospace="none" ofo:line-height="0.001cm"/>
    </style:style>
    <style:style style:family="graphic" style:name="illustratie_id1-3-2-1-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83960</text:span><text:line-break/><text:date style:data-style-name="dag" text:fixed="true" text:date-value="2024-07-02"/><text:line-break/><text:date style:data-style-name="jaar" text:fixed="true" text:date-value="2024-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3960</text:span><text:date style:data-style-name="nicedate" text:fixed="true" text:date-value="2024-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3960</text:span><text:date style:data-style-name="nicedate" text:fixed="true" text:date-value="2024-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2/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OVERHEIDop.locatietype/OVERHEIDop.gebiedsmarkering">Weg</meta:user-defined>
    <meta:user-defined meta:name="DC.title">Kennisgeving voornemen tot uitgifte in erfpacht van percelen grond tuinuitbreiding Stoomgemaalstraat 2 t/m 60 (alle nummers) en Overhaalstraat 1 t/m 60 (alle nummers) te Amsterdam</meta:user-defined>
    <meta:user-defined meta:name="DCTERMS.W3CDTF/DCTERMS.available">2024-07-02</meta:user-defined>
    <meta:user-defined meta:name="DCTERMS.W3CDTF/OVERHEIDop.jaargang">2024</meta:user-defined>
    <meta:user-defined meta:name="OVERHEIDop.publicationIssue">283960</meta:user-defined>
    <meta:user-defined meta:name="OVERHEIDop.GmbID/DC.identifier">gmb-2024-283960</meta:user-defined>
    <meta:user-defined meta:name="OVERHEIDop.versieInformatie"/>
  </office:meta>
</office:document-meta>
</file>