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bouwen van een schuur aan de Berlagelaan 25, 7004 L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buiten behandeling gesteld door de gemeente Doetinchem:</text:p>
            <text:p text:style-name="common-al">
            
          </text:p>
            <text:p text:style-name="common-al">Locatie:					Berlagelaan 25, 7004 LA Doetinchem</text:p>
            <text:p text:style-name="common-al">Omschrijving:			bouwen van een schuur</text:p>
            <text:p text:style-name="common-al">Dossiernummer:		gD2403000125</text:p>
            <text:p text:style-name="common-al">Verzenddatum:		26-06-2024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83134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134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134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3000125</meta:user-defined>
    <meta:user-defined meta:name="DCTERMS.abstract">Buiten behandeling gestelde aanvraag voor het bouwen van een schuur aan de Berlagelaan 25, 7004 LA Doetinchem</meta:user-defined>
    <dc:language>nl</dc:language>
    <meta:user-defined meta:name="OVERHEIDop.locatietype/OVERHEIDop.gebiedsmarkering">Punt</meta:user-defined>
    <meta:user-defined meta:name="DC.title">Buiten behandeling: bouwen van een schuur aan de Berlagelaan 25, 7004 LA Doetinchem</meta:user-defined>
    <meta:user-defined meta:name="DCTERMS.W3CDTF/DCTERMS.available">2024-06-28</meta:user-defined>
    <meta:user-defined meta:name="DCTERMS.W3CDTF/OVERHEIDop.jaargang">2024</meta:user-defined>
    <meta:user-defined meta:name="OVERHEIDop.publicationIssue">283134</meta:user-defined>
    <meta:user-defined meta:name="OVERHEIDop.GmbID/DC.identifier">gmb-2024-283134</meta:user-defined>
    <meta:user-defined meta:name="OVERHEIDop.versieInformatie"/>
  </office:meta>
</office:document-meta>
</file>