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PARKEERGARAGE (BRANDWEREND MAKEN RUIMTE NOODSTROOM AGGRGAAT) GEERTS WILLIGENPLEIN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parkeergarage (brandwerend maken ruimte noodstroom aggregaat) op het perceel Geerts Willigenplein 1, 8441 GV Heerenveen (25-06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82920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92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920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9915</meta:user-defined>
    <dc:language>nl</dc:language>
    <meta:user-defined meta:name="OVERHEIDop.locatietype/OVERHEIDop.gebiedsmarkering">Punt</meta:user-defined>
    <meta:user-defined meta:name="DC.title">AANVRAAG OMGEVINGSVERGUNNING, VERANDEREN VAN EEN PARKEERGARAGE (BRANDWEREND MAKEN RUIMTE NOODSTROOM AGGRGAAT) GEERTS WILLIGENPLEIN 1 HEERENVEEN</meta:user-defined>
    <meta:user-defined meta:name="DCTERMS.W3CDTF/DCTERMS.available">2024-06-28</meta:user-defined>
    <meta:user-defined meta:name="DCTERMS.W3CDTF/OVERHEIDop.jaargang">2024</meta:user-defined>
    <meta:user-defined meta:name="OVERHEIDop.publicationIssue">282920</meta:user-defined>
    <meta:user-defined meta:name="OVERHEIDop.GmbID/DC.identifier">gmb-2024-282920</meta:user-defined>
    <meta:user-defined meta:name="OVERHEIDop.versieInformatie"/>
  </office:meta>
</office:document-meta>
</file>