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de 2e verdieping van een woning, Claudiuslaan 39, 3453KK De Meern, GU-Z2024-00103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laudiuslaan 39, 3453KK De Meern</text:p>
            <text:p text:style-name="common-al">GU-Z2024-0010322</text:p>
            <text:p text:style-name="common-al">Toelichting: het bouwen van een dakterras op de 2e verdieping van een woning</text:p>
            <text:p text:style-name="common-al">Datum besluit: 21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2777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777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777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322</meta:user-defined>
    <meta:user-defined meta:name="DCTERMS.abstract">Verleende Omgevingsvergunning, het bouwen van een dakterras op de 2e verdieping van een woning, Claudiuslaan 39, 3453KK De Meern, GU-Z2024-0010322</meta:user-defined>
    <dc:language>nl</dc:language>
    <meta:user-defined meta:name="DC.title">Verleende Omgevingsvergunning, het bouwen van een dakterras op de 2e verdieping van een woning, Claudiuslaan 39, 3453KK De Meern, GU-Z2024-0010322</meta:user-defined>
    <meta:user-defined meta:name="OVERHEIDop.datumEindeReactietermijn">2024-08-07</meta:user-defined>
    <meta:user-defined meta:name="OVERHEIDop.terinzageleggingBG">https://jeleefomgeving.nl/inzien/002220647/6af75c1c-33a8-11ef-a33d-00505601200c</meta:user-defined>
    <meta:user-defined meta:name="OVERHEIDop.locatietype/OVERHEIDop.gebiedsmarkering">GeometrieRef</meta:user-defined>
    <meta:user-defined meta:name="DCTERMS.W3CDTF/DCTERMS.available">2024-06-28</meta:user-defined>
    <meta:user-defined meta:name="DCTERMS.W3CDTF/OVERHEIDop.jaargang">2024</meta:user-defined>
    <meta:user-defined meta:name="OVERHEIDop.externeBijlage">Afwijkvergunning|exb-2024-25758</meta:user-defined>
    <meta:user-defined meta:name="OVERHEIDop.publicationIssue">282777</meta:user-defined>
    <meta:user-defined meta:name="OVERHEIDop.GmbID/DC.identifier">gmb-2024-282777</meta:user-defined>
    <meta:user-defined meta:name="OVERHEIDop.versieInformatie"/>
  </office:meta>
</office:document-meta>
</file>