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Krommesteeg 5 C Ede, het bouwen van een multifunctioneel bijgebouw voor tuinhuis/berging/B&amp;B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januari 2024</text:p>
            <text:p text:style-name="common-al">Zaaknummer 2023W225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8143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4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4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Krommesteeg 5 C Ede, het bouwen van een multifunctioneel bijgebouw voor tuinhuis/berging/B&amp;B.</meta:user-defined>
    <meta:user-defined meta:name="DCTERMS.W3CDTF/DCTERMS.available">2024-01-17</meta:user-defined>
    <meta:user-defined meta:name="DCTERMS.W3CDTF/OVERHEIDop.jaargang">2024</meta:user-defined>
    <meta:user-defined meta:name="OVERHEIDop.publicationIssue">28143</meta:user-defined>
    <meta:user-defined meta:name="OVERHEIDop.GmbID/DC.identifier">gmb-2024-28143</meta:user-defined>
    <meta:user-defined meta:name="OVERHEIDop.versieInformatie"/>
  </office:meta>
</office:document-meta>
</file>