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J.J. Boeijesweg  (15a) te Burgh-Haamstede, kavel WTS F 2231    - het bouwen van een woning, schuur en carport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bouwen van een woning, schuur en carportZaaknummer: 1112056Datum indiening: 24 juni 2024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280355</text:span><text:line-break/><text:date style:data-style-name="dag" text:fixed="true" text:date-value="2024-06-27"/><text:line-break/><text:date style:data-style-name="jaar" text:fixed="true" text:date-value="2024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0355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0355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12692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Omgevingsvergunning, J.J. Boeijesweg  (15a) te Burgh-Haamstede, kavel WTS F 2231    - het bouwen van een woning, schuur en carportAanvraag</meta:user-defined>
    <meta:user-defined meta:name="DCTERMS.W3CDTF/DCTERMS.available">2024-06-27</meta:user-defined>
    <meta:user-defined meta:name="DCTERMS.W3CDTF/OVERHEIDop.jaargang">2024</meta:user-defined>
    <meta:user-defined meta:name="OVERHEIDop.publicationIssue">280355</meta:user-defined>
    <meta:user-defined meta:name="OVERHEIDop.GmbID/DC.identifier">gmb-2024-280355</meta:user-defined>
    <meta:user-defined meta:name="OVERHEIDop.versieInformatie"/>
  </office:meta>
</office:document-meta>
</file>