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Clusiuslaan 308, 1504 HB Zaandam - het bouwen van een zij-aanbouw aan de be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2309 - het bouwen van een zij-aanbouw aan de bestaande woning -  - op de locatie Clusiuslaan 308, 1504 HB Zaandam</text:p>
            <text:p text:style-name="common-al">Aanvraag ontvangen: 10-06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79856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8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8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309</meta:user-defined>
    <dc:language>nl</dc:language>
    <meta:user-defined meta:name="OVERHEIDop.locatietype/OVERHEIDop.gebiedsmarkering">Punt</meta:user-defined>
    <meta:user-defined meta:name="DC.title">Aanvraag omgevingsvergunning - Clusiuslaan 308, 1504 HB Zaandam - het bouwen van een zij-aanbouw aan de bestaande woning</meta:user-defined>
    <meta:user-defined meta:name="DCTERMS.W3CDTF/DCTERMS.available">2024-06-27</meta:user-defined>
    <meta:user-defined meta:name="DCTERMS.W3CDTF/OVERHEIDop.jaargang">2024</meta:user-defined>
    <meta:user-defined meta:name="OVERHEIDop.publicationIssue">279856</meta:user-defined>
    <meta:user-defined meta:name="OVERHEIDop.GmbID/DC.identifier">gmb-2024-279856</meta:user-defined>
    <meta:user-defined meta:name="OVERHEIDop.versieInformatie"/>
  </office:meta>
</office:document-meta>
</file>