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nieuwe woning aan de Ublingaplantage 3, 8939 EZ Leeuwarden (OV-2024-003625)</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bouwen van een nieuwe woning aan de Ublingaplantage 3, 8939 EZ Leeuwarden. Bij ons geregistreerd onder kenmerk: OV-2024-003625.</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1-06-2024. De gemeente Leeuwarden neemt daarover waarschijnlijk voor 16-08-2024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277514</text:span><text:line-break/><text:date style:data-style-name="dag" text:fixed="true" text:date-value="2024-06-26"/><text:line-break/><text:date style:data-style-name="jaar" text:fixed="true" text:date-value="2024-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514</text:span><text:date style:data-style-name="nicedate" text:fixed="true" text:date-value="2024-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514</text:span><text:date style:data-style-name="nicedate" text:fixed="true" text:date-value="2024-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3625</meta:user-defined>
    <dc:language>nl</dc:language>
    <meta:user-defined meta:name="OVERHEIDop.locatietype/OVERHEIDop.gebiedsmarkering">Punt</meta:user-defined>
    <meta:user-defined meta:name="DC.title">Aanvraag omgevingsvergunning voor het bouwen van een nieuwe woning aan de Ublingaplantage 3, 8939 EZ Leeuwarden (OV-2024-003625)</meta:user-defined>
    <meta:user-defined meta:name="DCTERMS.W3CDTF/DCTERMS.available">2024-06-26</meta:user-defined>
    <meta:user-defined meta:name="DCTERMS.W3CDTF/OVERHEIDop.jaargang">2024</meta:user-defined>
    <meta:user-defined meta:name="OVERHEIDop.publicationIssue">277514</meta:user-defined>
    <meta:user-defined meta:name="OVERHEIDop.GmbID/DC.identifier">gmb-2024-277514</meta:user-defined>
    <meta:user-defined meta:name="OVERHEIDop.versieInformatie"/>
  </office:meta>
</office:document-meta>
</file>