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1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ni 2024 is een melding ontvangen waarvoor geen vergunningsplicht geldt voor de locatie parkeervak t.o Ger. Majellastraat 55. De melding is geregistreerd onder zaaknummer Z2024-00000845. De melding betreft:</text:p>
            <text:p text:style-name="common-al">- plaatsen van een container van 22 juni tot 6 jul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7164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16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16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845</meta:user-defined>
    <meta:user-defined meta:name="DCTERMS.abstract">parkeervak t.o Ger. Majellastraat 55</meta:user-defined>
    <dc:language>nl</dc:language>
    <meta:user-defined meta:name="OVERHEIDop.locatietype/OVERHEIDop.gebiedsmarkering">Punt</meta:user-defined>
    <meta:user-defined meta:name="DC.title">Ontvangst melding, : 21 juni 2024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7164</meta:user-defined>
    <meta:user-defined meta:name="OVERHEIDop.GmbID/DC.identifier">gmb-2024-277164</meta:user-defined>
    <meta:user-defined meta:name="OVERHEIDop.versieInformatie"/>
  </office:meta>
</office:document-meta>
</file>