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reekrijk deelplan A kavel 23 te Assendelft - het bouwen van een woning met een in-/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2374 - het bouwen van een woning met een in-/uitrit -  - op de locatie Kreekrijk deelplan A kavel 23 te Assendelft</text:p>
            <text:p text:style-name="common-al">Aanvraag ontvangen: 12-06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77115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11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711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374</meta:user-defined>
    <dc:language>nl</dc:language>
    <meta:user-defined meta:name="OVERHEIDop.locatietype/OVERHEIDop.gebiedsmarkering">Vlak</meta:user-defined>
    <meta:user-defined meta:name="DC.title">Aanvraag omgevingsvergunning - Kreekrijk deelplan A kavel 23 te Assendelft - het bouwen van een woning met een in-/uitrit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7115</meta:user-defined>
    <meta:user-defined meta:name="OVERHEIDop.GmbID/DC.identifier">gmb-2024-277115</meta:user-defined>
    <meta:user-defined meta:name="OVERHEIDop.versieInformatie"/>
  </office:meta>
</office:document-meta>
</file>