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Laan van Kernhem 179 Ede, het verbouwen van de woning naar 3 appartement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1 juni 2024</text:p>
            <text:p text:style-name="common-al">Zaaknummer 2024W00757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276968</text:span><text:line-break/><text:date style:data-style-name="dag" text:fixed="true" text:date-value="2024-06-25"/><text:line-break/><text:date style:data-style-name="jaar" text:fixed="true" text:date-value="2024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6968</text:span><text:date style:data-style-name="nicedate" text:fixed="true" text:date-value="2024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76968</text:span><text:date style:data-style-name="nicedate" text:fixed="true" text:date-value="2024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Laan van Kernhem 179 Ede, het verbouwen van de woning naar 3 appartementen.</meta:user-defined>
    <meta:user-defined meta:name="DCTERMS.W3CDTF/DCTERMS.available">2024-06-25</meta:user-defined>
    <meta:user-defined meta:name="DCTERMS.W3CDTF/OVERHEIDop.jaargang">2024</meta:user-defined>
    <meta:user-defined meta:name="OVERHEIDop.publicationIssue">276968</meta:user-defined>
    <meta:user-defined meta:name="OVERHEIDop.GmbID/DC.identifier">gmb-2024-276968</meta:user-defined>
    <meta:user-defined meta:name="OVERHEIDop.versieInformatie"/>
  </office:meta>
</office:document-meta>
</file>