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obiel breken bouw- en sloopafval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tussenkopcur">Het college van burgemeester en wethouders van de gemeente Tynaarlo maakt bekend de volgende kennisgeving op grond van afdeling 7.2 van het Besluit bouwwerken leefomgeving te hebben ontvangen:</text:p>
            <text:p text:style-name="al">Bunnerveenseweg 3 (kadastraal perceel gemeente Tynaarlo, VRI00, sectie X, nummers 258 en 311) in Bunne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Tegen deze melding kan geen bezwaar worden ingediend. De publicatie betreft slechts een wettelijk verplichte bekendmaking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276179</text:span><text:line-break/><text:date style:data-style-name="dag" text:fixed="true" text:date-value="2024-06-25"/><text:line-break/><text:date style:data-style-name="jaar" text:fixed="true" text:date-value="2024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6179</text:span><text:date style:data-style-name="nicedate" text:fixed="true" text:date-value="2024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6179</text:span><text:date style:data-style-name="nicedate" text:fixed="true" text:date-value="2024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26/xml/MC-DRP-OverigeBvAS-Web-CB.xml</meta:user-defined>
    <meta:user-defined meta:name="OVERHEID.Gemeente/DC.creator">Tynaarlo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Natuur en milieu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Kennisgeving mobiel breken bouw- en sloopafval</meta:user-defined>
    <meta:user-defined meta:name="DCTERMS.W3CDTF/DCTERMS.available">2024-06-25</meta:user-defined>
    <meta:user-defined meta:name="DCTERMS.W3CDTF/OVERHEIDop.jaargang">2024</meta:user-defined>
    <meta:user-defined meta:name="OVERHEIDop.publicationIssue">276179</meta:user-defined>
    <meta:user-defined meta:name="OVERHEIDop.GmbID/DC.identifier">gmb-2024-276179</meta:user-defined>
    <meta:user-defined meta:name="OVERHEIDop.versieInformatie"/>
  </office:meta>
</office:document-meta>
</file>