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levensloopbestendige woning aan Steenhouwerstraat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Steenhouwerstraat, kadastraal sectie K perceelnummer 7743 te Echt / Echt-Susteren / ingekomen 19 juni 2024 / het bouwen van een levensloopbestendige woning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275656</text:span><text:line-break/><text:date style:data-style-name="dag" text:fixed="true" text:date-value="2024-06-27"/><text:line-break/><text:date style:data-style-name="jaar" text:fixed="true" text:date-value="2024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656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5656</text:span><text:date style:data-style-name="nicedate" text:fixed="true" text:date-value="2024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Aanvraag vergunning voor het bouwen van een levensloopbestendige woning aan Steenhouwerstraat te Echt</meta:user-defined>
    <meta:user-defined meta:name="DCTERMS.W3CDTF/DCTERMS.available">2024-06-27</meta:user-defined>
    <meta:user-defined meta:name="DCTERMS.W3CDTF/OVERHEIDop.jaargang">2024</meta:user-defined>
    <meta:user-defined meta:name="OVERHEIDop.publicationIssue">275656</meta:user-defined>
    <meta:user-defined meta:name="OVERHEIDop.GmbID/DC.identifier">gmb-2024-275656</meta:user-defined>
    <meta:user-defined meta:name="OVERHEIDop.versieInformatie"/>
  </office:meta>
</office:document-meta>
</file>