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onderwijsgebouw voor basisonderwijs op het perceel Koning Karelpad 2, 3813 HC Amersfoort, Koning Karelpad 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onderwijsgebouw voor basisonderwijs op het perceel Koning Karelpad 2, 3813 HC Amersfoort, Koning Karelpad 2</text:span>
          </text:p>
            <text:p text:style-name="common-al">De Gemeente Amersfoort heeft op 21-06-2024  een omgevingsvergunning verleend voor het bouwen van een onderwijsgebouw voor basisonderwijs op het perceel Koning Karelpad 2, 3813 HC Amersfoort, Koning Karelpad 2, met kenmerk CLZ-00007738.</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1-06-2024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75499</text:span><text:line-break/><text:date style:data-style-name="dag" text:fixed="true" text:date-value="2024-06-25"/><text:line-break/><text:date style:data-style-name="jaar" text:fixed="true" text:date-value="2024-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5499</text:span><text:date style:data-style-name="nicedate" text:fixed="true" text:date-value="2024-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5499</text:span><text:date style:data-style-name="nicedate" text:fixed="true" text:date-value="2024-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738</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bouwen van een onderwijsgebouw voor basisonderwijs op het perceel Koning Karelpad 2, 3813 HC Amersfoort, Koning Karelpad 2</meta:user-defined>
    <meta:user-defined meta:name="DCTERMS.W3CDTF/DCTERMS.available">2024-06-25</meta:user-defined>
    <meta:user-defined meta:name="DCTERMS.W3CDTF/OVERHEIDop.jaargang">2024</meta:user-defined>
    <meta:user-defined meta:name="OVERHEIDop.publicationIssue">275499</meta:user-defined>
    <meta:user-defined meta:name="OVERHEIDop.GmbID/DC.identifier">gmb-2024-275499</meta:user-defined>
    <meta:user-defined meta:name="OVERHEIDop.versieInformatie"/>
  </office:meta>
</office:document-meta>
</file>