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Weteringplantsoen 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erste Weteringplantsoen 68 1017SK AmsterdamEerste Weteringplantsoen 68</text:p>
            <text:p text:style-name="common-al">Looptijd :19-06-2024 t/m 26-06-2024</text:p>
            <text:p text:style-name="common-al">Verzonden naar aanvrager op: 20-06-2024</text:p>
            <text:p text:style-name="common-al">Kenmerk gemeente: Z/24/23402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4/234029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5188</text:span><text:line-break/><text:date style:data-style-name="dag" text:fixed="true" text:date-value="2024-06-25"/><text:line-break/><text:date style:data-style-name="jaar" text:fixed="true" text:date-value="2024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188</text:span><text:date style:data-style-name="nicedate" text:fixed="true" text:date-value="2024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188</text:span><text:date style:data-style-name="nicedate" text:fixed="true" text:date-value="2024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0299</meta:user-defined>
    <meta:user-defined meta:name="DCTERMS.abstract">Object, Eerste Weteringplantsoen 68 1017SK, 20240619, Eerste Weteringplantsoen 68</meta:user-defined>
    <dc:language>nl</dc:language>
    <meta:user-defined meta:name="OVERHEIDop.locatietype/OVERHEIDop.gebiedsmarkering">Punt</meta:user-defined>
    <meta:user-defined meta:name="DC.title">Besluit apv vergunning Verleend - Eerste Weteringplantsoen 68</meta:user-defined>
    <meta:user-defined meta:name="DCTERMS.W3CDTF/DCTERMS.available">2024-06-25</meta:user-defined>
    <meta:user-defined meta:name="DCTERMS.W3CDTF/OVERHEIDop.jaargang">2024</meta:user-defined>
    <meta:user-defined meta:name="OVERHEIDop.publicationIssue">275188</meta:user-defined>
    <meta:user-defined meta:name="OVERHEIDop.GmbID/DC.identifier">gmb-2024-275188</meta:user-defined>
    <meta:user-defined meta:name="OVERHEIDop.versieInformatie"/>
  </office:meta>
</office:document-meta>
</file>