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lstandsnota Enschede “Bouwen aan identitei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STADSDEEL BUITENGEBIED</text:p>
            <text:p text:style-name="al"/>
            <text:p text:style-name="tussenkopcur">Wijziging Welstandsnota Enschede </text:p>
            <text:p text:style-name="al">In zijn vergadering van 10 juni 2024 heeft de gemeenteraad het Beeldkwaliteitsplan Rutbeek Enschede als wijziging op de Welstandsnota vastgesteld. </text:p>
            <text:p text:style-name="al"/>
            <text:p text:style-name="al">Voor een gebied dat globaal begrensd wordt door de Usselerveenweg in het noorden, de Hegebeekweg in het oosten, de Leppeweg in het zuiden en het water van het Rutbeek in het westen is het bestemmingsplan ‘Recreatiepark Rutbeek’ ontworpen. </text:p>
            <text:p text:style-name="al"/>
            <text:p text:style-name="al">Wijziging 103 van de Welstandsnota Enschede heeft betrekking op het toekomstige Recreatiepark Rutbeek. De welstandscriteria behorende bij de huidige welstandsidentiteit "Vrije landelijke bebouwing, nieuwe landschappen" sluit niet aan bij de beoogde ontwikkeling van het recreatiepark. Er is daarom een beeldkwaliteitsplan opgesteld voor de ontwikkeling van het recreatiepark. Het beeldkwaliteitsplan zal de huidige welstandsidentiteit voor dit gebied vervangen. Twentse architectuur is in het beeldkwaliteitsplan het uitgangspunt waarbij dit op passende wijze is aangevuld met eigentijdse elementen. Op deze wijze wil het park onderscheidend zijn en een geheel eigen kwaliteit uitstralen. Dit beeldkwaliteitsplan zal het toetsingskader vormen voor de Stadsbouwmeester bij beoordeling van aanvragen om omgevingsvergunning voor de realisatie van het recreatiepark.</text:p>
            <text:p text:style-name="al"/>
            <text:p text:style-name="tussenkopcur">Inzien wijziging Welstandsnota</text:p>
            <text:p text:style-name="al">Het vastgestelde Beeldkwaliteitsplan Rutbeek Enschede met de daarbij behorende stukken ligt van donderdag 27 juni 2024 tot en met woensdag 7 augustus 2024 voor een ieder ter inzage.</text:p>
            <text:p text:style-name="al"/>
            <text:p text:style-name="al">Wilt u het besluit tot vaststelling van wijziging 103 van de Welstandsnota inzien of een nadere toelichting ontvangen? Dan verzoeken wij u een mail met ‘wijziging 103 Welstandsnota’ te sturen naar vergunning@enschede.nl Wij verzoeken u in de mail uw naam en telefoonnummer te vermelden. </text:p>
            <text:p text:style-name="al">U ontvangt dan van ons een pdf versie van Beeldkwaliteitsplan Rutbeek Enschede met eventueel gewenst een nadere toelichting.</text:p>
            <text:p text:style-name="al">Tegen het besluit tot vaststelling van wijziging 103 Welstandsnota Enschede staat geen mogelijkheid tot bezwaar of beroep op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74919</text:span><text:line-break/><text:date style:data-style-name="dag" text:fixed="true" text:date-value="2024-06-26"/><text:line-break/><text:date style:data-style-name="jaar" text:fixed="true" text:date-value="2024-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4919</text:span><text:date style:data-style-name="nicedate" text:fixed="true" text:date-value="2024-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4919</text:span><text:date style:data-style-name="nicedate" text:fixed="true" text:date-value="2024-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CB/5.26/xml/MC-DRP-PlanOverig-Web-CB.xml</meta:user-defined>
    <meta:user-defined meta:name="OVERHEID.Gemeente/DC.creator">Enschede</meta:user-defined>
    <meta:user-defined meta:name="OVERHEID.Informatietype/DC.type">officiële publicatie</meta:user-defined>
    <meta:user-defined meta:name="OVERHEIDop.Rubriek/DC.type">ander besluit van algemene strekking</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DC.source">N.v.t.</meta:user-defined>
    <meta:user-defined meta:name="DCTERMS.alternative">Welstandsnota Enschede “Bouwen aan identiteit”</meta:user-defined>
    <dc:language>nl</dc:language>
    <meta:user-defined meta:name="OVERHEIDop.locatietype/OVERHEIDop.gebiedsmarkering">Vlak</meta:user-defined>
    <meta:user-defined meta:name="DC.title">Welstandsnota Enschede “Bouwen aan identiteit”</meta:user-defined>
    <meta:user-defined meta:name="DCTERMS.W3CDTF/DCTERMS.available">2024-06-26</meta:user-defined>
    <meta:user-defined meta:name="DCTERMS.W3CDTF/OVERHEIDop.jaargang">2024</meta:user-defined>
    <meta:user-defined meta:name="OVERHEIDop.publicationIssue">274919</meta:user-defined>
    <meta:user-defined meta:name="OVERHEIDop.GmbID/DC.identifier">gmb-2024-274919</meta:user-defined>
    <meta:user-defined meta:name="OVERHEIDop.versieInformatie"/>
  </office:meta>
</office:document-meta>
</file>