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Stationsplein 2 1382AD Wees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uitvoeren van nachtwerkzaamheden</text:p>
            <text:p text:style-name="common-al">Zaakadres: Stationsplein 2 1382AD Weesp</text:p>
            <text:p text:style-name="common-al">Datum ontvangst: 29-05-2024</text:p>
            <text:p text:style-name="common-al">Zaaknummer: Z2024-013513</text:p>
            <text:p text:style-name="common-al">DSO-nummer: 2024052900966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74174</text:span><text:line-break/><text:date style:data-style-name="dag" text:fixed="true" text:date-value="2024-06-24"/><text:line-break/><text:date style:data-style-name="jaar" text:fixed="true" text:date-value="2024-06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4174</text:span><text:date style:data-style-name="nicedate" text:fixed="true" text:date-value="2024-06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4174</text:span><text:date style:data-style-name="nicedate" text:fixed="true" text:date-value="2024-06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1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4-013513</meta:user-defined>
    <meta:user-defined meta:name="DCTERMS.abstract">Bouwkundige werkzaamheden liften Weesp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Stationsplein 2 1382AD Weesp</meta:user-defined>
    <meta:user-defined meta:name="DCTERMS.W3CDTF/DCTERMS.available">2024-06-24</meta:user-defined>
    <meta:user-defined meta:name="DCTERMS.W3CDTF/OVERHEIDop.jaargang">2024</meta:user-defined>
    <meta:user-defined meta:name="OVERHEIDop.publicationIssue">274174</meta:user-defined>
    <meta:user-defined meta:name="OVERHEIDop.GmbID/DC.identifier">gmb-2024-274174</meta:user-defined>
    <meta:user-defined meta:name="OVERHEIDop.versieInformatie"/>
  </office:meta>
</office:document-meta>
</file>