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Van Hogendorpstraat 8 het verduurzamen van de woning aan Van Hogendorpstraat 8, 4902 VK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an Hogendorpstraat 8, 4902 VK Oosterhout,</text:span> Van Hogendorpstraat 8 het verduurzamen van de woning (1048190 verzonden 20-06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1048190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74056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4056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4056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8190</meta:user-defined>
    <dc:language>nl</dc:language>
    <meta:user-defined meta:name="OVERHEIDop.locatietype/OVERHEIDop.gebiedsmarkering">Punt</meta:user-defined>
    <meta:user-defined meta:name="DC.title">Toestemming voor Van Hogendorpstraat 8 het verduurzamen van de woning aan Van Hogendorpstraat 8, 4902 VK Oosterhout</meta:user-defined>
    <meta:user-defined meta:name="DCTERMS.W3CDTF/DCTERMS.available">2024-06-27</meta:user-defined>
    <meta:user-defined meta:name="DCTERMS.W3CDTF/OVERHEIDop.jaargang">2024</meta:user-defined>
    <meta:user-defined meta:name="OVERHEIDop.publicationIssue">274056</meta:user-defined>
    <meta:user-defined meta:name="OVERHEIDop.GmbID/DC.identifier">gmb-2024-274056</meta:user-defined>
    <meta:user-defined meta:name="OVERHEIDop.versieInformatie"/>
  </office:meta>
</office:document-meta>
</file>