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ontanusstraat 276 1093S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ontanusstraat 276 1093SH Amsterdam</text:p>
            <text:p text:style-name="common-al">Omschrijving: veranderen van de functie van de begane grond van het gebouw van kantoor naar café</text:p>
            <text:p text:style-name="common-al">Datum ontvangst: 21-12-2023</text:p>
            <text:p text:style-name="common-al">Zaaknummer: Z2023-O005780</text:p>
            <text:p text:style-name="common-al">OLO nummer: 829988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356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356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356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3-O005780</meta:user-defined>
    <meta:user-defined meta:name="DCTERMS.abstract">veranderen van de functie van de begane grond van het gebouw van kantoor naar café</meta:user-defined>
    <dc:language>nl</dc:language>
    <meta:user-defined meta:name="OVERHEIDop.locatietype/OVERHEIDop.gebiedsmarkering">Punt</meta:user-defined>
    <meta:user-defined meta:name="DC.title">Aanvraag omgevingsvergunning Pontanusstraat 276 1093SH Amsterdam</meta:user-defined>
    <meta:user-defined meta:name="DCTERMS.W3CDTF/DCTERMS.available">2024-01-16</meta:user-defined>
    <meta:user-defined meta:name="DCTERMS.W3CDTF/OVERHEIDop.jaargang">2024</meta:user-defined>
    <meta:user-defined meta:name="OVERHEIDop.publicationIssue">27356</meta:user-defined>
    <meta:user-defined meta:name="OVERHEIDop.GmbID/DC.identifier">gmb-2024-27356</meta:user-defined>
    <meta:user-defined meta:name="OVERHEIDop.versieInformatie"/>
  </office:meta>
</office:document-meta>
</file>