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66533763i6c032511-9789-47ab-b6f6-257a143a9a2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Marius Meijboomstraat 82 aanleg gehandicaptenparkeerplaats kenteken 5-SBL-6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5-SBL-63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er in de directe omgeving van het woonadres van de aanvrager geen garage aanwezig i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plaatsen van verkeersbord conform model <text:span text:style-name="nadrukvet">E6</text:span> (gehandicaptenparkeerplaats) van Bijlage I van het RVV 1990, voorzien van een onderbord met kenteken 5-SBL-63 en het aanbrengen van ondersteunende markeringen (RVV 1990), in te stellen: een gehandicaptenparkeerplaats ter hoogte van perceel Marius Meijboomstraat 82 (parkeervaknummer 129332484842)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16.4mm" svg:height="77.4mm"><draw:image xlink:href="Pictures/Afbeelding766533763i6c032511-9789-47ab-b6f6-257a143a9a26.png" xlink:type="simple"/></draw:frame></text:p>
            </text:section></draw:text-box></draw:frame>
          </text:p>
            <text:p text:style-name="common-al">Amsterdam, 26 jun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73236</text:span><text:line-break/><text:date style:data-style-name="dag" text:fixed="true" text:date-value="2024-06-28"/><text:line-break/><text:date style:data-style-name="jaar" text:fixed="true" text:date-value="2024-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3236</text:span><text:date style:data-style-name="nicedate" text:fixed="true" text:date-value="2024-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3236</text:span><text:date style:data-style-name="nicedate" text:fixed="true" text:date-value="2024-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arius Meijboomstraat 82 aanleg gehandicaptenparkeerplaats kenteken 5-SBL-63 - Marius Meijboomstraat 8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arius Meijboomstraat 82 aanleg gehandicaptenparkeerplaats kenteken 5-SBL-63</meta:user-defined>
    <meta:user-defined meta:name="OVERHEIDop.verkeersbordcode">E6</meta:user-defined>
    <dc:language>nl</dc:language>
    <meta:user-defined meta:name="OVERHEIDop.locatietype/OVERHEIDop.gebiedsmarkering">Adres</meta:user-defined>
    <meta:user-defined meta:name="DC.title">Amsterdam Oost, verkeersbesluit Marius Meijboomstraat 82 aanleg gehandicaptenparkeerplaats kenteken 5-SBL-63</meta:user-defined>
    <meta:user-defined meta:name="DCTERMS.W3CDTF/DCTERMS.available">2024-06-28</meta:user-defined>
    <meta:user-defined meta:name="DCTERMS.W3CDTF/OVERHEIDop.jaargang">2024</meta:user-defined>
    <meta:user-defined meta:name="OVERHEIDop.publicationIssue">273236</meta:user-defined>
    <meta:user-defined meta:name="OVERHEIDop.GmbID/DC.identifier">gmb-2024-273236</meta:user-defined>
    <meta:user-defined meta:name="OVERHEIDop.versieInformatie"/>
  </office:meta>
</office:document-meta>
</file>