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op een aanvraag omgevingsvergunning (regulier proces) voor het bouwen woning met aanbouw t.v.v. bestaande woning op locatie Molendijk 142, 2931 SG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6-2024 heeft de gemeente een aanvraag omgevingsvergunning ontvangen voor het bouwen woning met aanbouw t.v.v. bestaande woning op locatie Molendijk 142, 2931 SG Krimpen aan de Lek . De aanvraag is geregistreerd onder zaaknummer 1931138448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 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272694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694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694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384486</meta:user-defined>
    <dc:language>nl</dc:language>
    <meta:user-defined meta:name="OVERHEIDop.locatietype/OVERHEIDop.gebiedsmarkering">Punt</meta:user-defined>
    <meta:user-defined meta:name="DC.title">Kennisgeving ontvangst op een aanvraag omgevingsvergunning (regulier proces) voor het bouwen woning met aanbouw t.v.v. bestaande woning op locatie Molendijk 142, 2931 SG Krimpen aan de Lek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694</meta:user-defined>
    <meta:user-defined meta:name="OVERHEIDop.GmbID/DC.identifier">gmb-2024-272694</meta:user-defined>
    <meta:user-defined meta:name="OVERHEIDop.versieInformatie"/>
  </office:meta>
</office:document-meta>
</file>