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hogen van de nok en het bouwen van een dakkapel aan de voorkant, Ten Veldestraat 40, 3454EM De Meern, GU-Z2024-0015823</text:p>
      <text:section text:name="zakelijke-mededeling_id1-3-2" text:style-name="zakelijke-mededeling">
        <text:section text:name="zakelijke-mededeling-tekst_id1-3-2-1" text:style-name="zakelijke-mededeling-tekst">
          <text:section text:name="tekst_id1-3-2-1-1" text:style-name="tekst">
            <text:p text:style-name="common-al">GU-Z2024-0015823</text:p>
            <text:p text:style-name="common-al">Toelichting: het verhogen van de nok en het bouwen van een dakkapel aan de voorkant</text:p>
            <text:p text:style-name="common-al">Datum ontvangst aanvraag: 18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2327</text:span><text:line-break/><text:date style:data-style-name="dag" text:fixed="true" text:date-value="2024-06-21"/><text:line-break/><text:date style:data-style-name="jaar" text:fixed="true" text:date-value="2024-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327</text:span><text:date style:data-style-name="nicedate" text:fixed="true" text:date-value="2024-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327</text:span><text:date style:data-style-name="nicedate" text:fixed="true" text:date-value="2024-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5823</meta:user-defined>
    <meta:user-defined meta:name="DCTERMS.abstract">Aanvraag omgevingsvergunning, het verhogen van de nok en het bouwen van een dakkapel aan de voorkant, Ten Veldestraat 40, 3454EM De Meern, GU-Z2024-0015823</meta:user-defined>
    <dc:language>nl</dc:language>
    <meta:user-defined meta:name="OVERHEIDop.locatietype/OVERHEIDop.gebiedsmarkering">Vlak</meta:user-defined>
    <meta:user-defined meta:name="DC.title">Aanvraag omgevingsvergunning, het verhogen van de nok en het bouwen van een dakkapel aan de voorkant, Ten Veldestraat 40, 3454EM De Meern, GU-Z2024-0015823</meta:user-defined>
    <meta:user-defined meta:name="OVERHEIDop.datumEindeReactietermijn">2024-08-13</meta:user-defined>
    <meta:user-defined meta:name="OVERHEIDop.terinzageleggingBG">https://jeleefomgeving.nl/inzien/002220647/0c2f5b45-2e38-11ef-a33c-00505601200c</meta:user-defined>
    <meta:user-defined meta:name="DCTERMS.W3CDTF/DCTERMS.available">2024-06-21</meta:user-defined>
    <meta:user-defined meta:name="DCTERMS.W3CDTF/OVERHEIDop.jaargang">2024</meta:user-defined>
    <meta:user-defined meta:name="OVERHEIDop.publicationIssue">272327</meta:user-defined>
    <meta:user-defined meta:name="OVERHEIDop.GmbID/DC.identifier">gmb-2024-272327</meta:user-defined>
    <meta:user-defined meta:name="OVERHEIDop.versieInformatie"/>
  </office:meta>
</office:document-meta>
</file>