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SPLITSEN VAN EEN WONING IN 2 WONINGEN, BASSIN 23 B EN 23 C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splitsen van een woning in 2 woningen op het perceel bassin 23 b en 23 c te heerenveen  </text:p>
            <text:p text:style-name="common-al">(19 jun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2267</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267</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267</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HET SPLITSEN VAN EEN WONING IN 2 WONINGEN, BASSIN 23 B EN 23 C HEERENVEEN</meta:user-defined>
    <meta:user-defined meta:name="DCTERMS.W3CDTF/DCTERMS.available">2024-06-21</meta:user-defined>
    <meta:user-defined meta:name="DCTERMS.W3CDTF/OVERHEIDop.jaargang">2024</meta:user-defined>
    <meta:user-defined meta:name="OVERHEIDop.publicationIssue">272267</meta:user-defined>
    <meta:user-defined meta:name="OVERHEIDop.GmbID/DC.identifier">gmb-2024-272267</meta:user-defined>
    <meta:user-defined meta:name="OVERHEIDop.versieInformatie"/>
  </office:meta>
</office:document-meta>
</file>