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Renesselaan 14, 3454XX De Meern, GU-Z2024-00132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nesselaan 14, 3454XX De Meern</text:p>
            <text:p text:style-name="common-al">GU-Z2024-0013292</text:p>
            <text:p text:style-name="common-al">Toelichting: het bouwen van een dakkapel aan de voorkant van de woning</text:p>
            <text:p text:style-name="common-al">Datum besluit: 18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115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115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115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292</meta:user-defined>
    <meta:user-defined meta:name="DCTERMS.abstract">Verleende Omgevingsvergunning, het bouwen van een dakkapel aan de voorkant van de woning, Renesselaan 14, 3454XX De Meern, GU-Z2024-0013292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Renesselaan 14, 3454XX De Meern, GU-Z2024-0013292</meta:user-defined>
    <meta:user-defined meta:name="OVERHEIDop.datumEindeReactietermijn">2024-07-31</meta:user-defined>
    <meta:user-defined meta:name="OVERHEIDop.terinzageleggingBG">https://jeleefomgeving.nl/inzien/002220647/f81946d5-2e2f-11ef-a337-0050560122a3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115</meta:user-defined>
    <meta:user-defined meta:name="OVERHEIDop.GmbID/DC.identifier">gmb-2024-272115</meta:user-defined>
    <meta:user-defined meta:name="OVERHEIDop.versieInformatie"/>
  </office:meta>
</office:document-meta>
</file>