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een woning, Beeldentuinlaan 83, 3452SJ Vleuten, GU-Z2024-00099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eldentuinlaan 83, 3452SJ Vleuten</text:p>
            <text:p text:style-name="common-al">GU-Z2024-0009980</text:p>
            <text:p text:style-name="common-al">Toelichting: het bouwen van een dakkapel aan de voorkant van een woning</text:p>
            <text:p text:style-name="common-al">Datum besluit: 18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2096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096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096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9980</meta:user-defined>
    <meta:user-defined meta:name="DCTERMS.abstract">Verleende Omgevingsvergunning, het bouwen van een dakkapel aan de voorkant van een woning, Beeldentuinlaan 83, 3452SJ Vleuten, GU-Z2024-0009980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een woning, Beeldentuinlaan 83, 3452SJ Vleuten, GU-Z2024-0009980</meta:user-defined>
    <meta:user-defined meta:name="OVERHEIDop.datumEindeReactietermijn">2024-07-31</meta:user-defined>
    <meta:user-defined meta:name="OVERHEIDop.terinzageleggingBG">https://jeleefomgeving.nl/inzien/002220647/1cd11104-2e2f-11ef-a33c-00505601200c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2096</meta:user-defined>
    <meta:user-defined meta:name="OVERHEIDop.GmbID/DC.identifier">gmb-2024-272096</meta:user-defined>
    <meta:user-defined meta:name="OVERHEIDop.versieInformatie"/>
  </office:meta>
</office:document-meta>
</file>