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woning, Kubuseiland kavel 39 te Utrecht,  HZ_WABO-23-379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ubuseiland kavel 39 te Utrecht</text:p>
            <text:p text:style-name="common-al">HZ_WABO-23-37908</text:p>
            <text:p text:style-name="common-al">Toelichting: het bouwen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208</text:span><text:line-break/><text:date style:data-style-name="dag" text:fixed="true" text:date-value="2024-01-16"/><text:line-break/><text:date style:data-style-name="jaar" text:fixed="true" text:date-value="2024-0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08</text:span><text:date style:data-style-name="nicedate" text:fixed="true" text:date-value="2024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08</text:span><text:date style:data-style-name="nicedate" text:fixed="true" text:date-value="2024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van een woning, Kubuseiland kavel 39 te Utrecht,  HZ_WABO-23-37908</meta:user-defined>
    <meta:user-defined meta:name="DCTERMS.W3CDTF/DCTERMS.available">2024-01-16</meta:user-defined>
    <meta:user-defined meta:name="DCTERMS.W3CDTF/OVERHEIDop.jaargang">2024</meta:user-defined>
    <meta:user-defined meta:name="OVERHEIDop.publicationIssue">27208</meta:user-defined>
    <meta:user-defined meta:name="OVERHEIDop.GmbID/DC.identifier">gmb-2024-27208</meta:user-defined>
    <meta:user-defined meta:name="OVERHEIDop.versieInformatie"/>
  </office:meta>
</office:document-meta>
</file>