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VIGEREND het bouwen van een dakkapel op het voordakvlak, Derde Westerparklaan 338, 3544NH in Utrecht, GU-Z2024-00088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rde Westerparklaan 338, 3544NH in Utrecht</text:p>
            <text:p text:style-name="common-al">GU-Z2024-0008844</text:p>
            <text:p text:style-name="common-al">Toelichting: VIGEREND het bouwen van een dakkapel op het voordakvlak</text:p>
            <text:p text:style-name="common-al">Datum besluit: 13 jun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1157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1157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1157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8844</meta:user-defined>
    <meta:user-defined meta:name="DCTERMS.abstract">Verleende Omgevingsvergunning, VIGEREND het bouwen van een dakkapel op het voordakvlak, Derde Westerparklaan 338, 3544NH in Utrecht, GU-Z2024-0008844</meta:user-defined>
    <dc:language>nl</dc:language>
    <meta:user-defined meta:name="OVERHEIDop.locatietype/OVERHEIDop.gebiedsmarkering">Vlak</meta:user-defined>
    <meta:user-defined meta:name="DC.title">Verleende Omgevingsvergunning, VIGEREND het bouwen van een dakkapel op het voordakvlak, Derde Westerparklaan 338, 3544NH in Utrecht, GU-Z2024-0008844</meta:user-defined>
    <meta:user-defined meta:name="OVERHEIDop.datumEindeReactietermijn">2024-07-31</meta:user-defined>
    <meta:user-defined meta:name="OVERHEIDop.terinzageleggingBG">https://jeleefomgeving.nl/inzien/002220647/5b4ea9a7-2e0d-11ef-a337-0050560122a3</meta:user-defined>
    <meta:user-defined meta:name="DCTERMS.W3CDTF/DCTERMS.available">2024-06-21</meta:user-defined>
    <meta:user-defined meta:name="DCTERMS.W3CDTF/OVERHEIDop.jaargang">2024</meta:user-defined>
    <meta:user-defined meta:name="OVERHEIDop.publicationIssue">271157</meta:user-defined>
    <meta:user-defined meta:name="OVERHEIDop.GmbID/DC.identifier">gmb-2024-271157</meta:user-defined>
    <meta:user-defined meta:name="OVERHEIDop.versieInformatie"/>
  </office:meta>
</office:document-meta>
</file>