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lenbeekstraat 10-H en Molenbeekstraat 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olenbeekstraat 6 H 1078XC AmsterdamMolenbeekstraat 10-H en Molenbeekstraat 6-H</text:p>
            <text:p text:style-name="common-al">Looptijd :24-06-2024 t/m 24-06-2024</text:p>
            <text:p text:style-name="common-al">Verzonden naar aanvrager op: 18-06-2024</text:p>
            <text:p text:style-name="common-al">Kenmerk gemeente: Z/24/23372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4/233722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823</text:span><text:line-break/><text:date style:data-style-name="dag" text:fixed="true" text:date-value="2024-06-21"/><text:line-break/><text:date style:data-style-name="jaar" text:fixed="true" text:date-value="2024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823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823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37228</meta:user-defined>
    <meta:user-defined meta:name="DCTERMS.abstract">TVM parkeervak,TVM stremmen, Molenbeekstraat 6 H 1078XC, 20240624, Molenbeekstraat 10-H en Molenbeekstraat 6-H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apv vergunning Verleend - Molenbeekstraat 10-H en Molenbeekstraat 6-H</meta:user-defined>
    <meta:user-defined meta:name="DCTERMS.W3CDTF/DCTERMS.available">2024-06-21</meta:user-defined>
    <meta:user-defined meta:name="DCTERMS.W3CDTF/OVERHEIDop.jaargang">2024</meta:user-defined>
    <meta:user-defined meta:name="OVERHEIDop.publicationIssue">270823</meta:user-defined>
    <meta:user-defined meta:name="OVERHEIDop.GmbID/DC.identifier">gmb-2024-270823</meta:user-defined>
    <meta:user-defined meta:name="OVERHEIDop.versieInformatie"/>
  </office:meta>
</office:document-meta>
</file>