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Formosastraat 2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TVM, Locatie: Formosastraat 25 1094SW AmsterdamFormosastraat 25</text:p>
            <text:p text:style-name="common-al">Looptijd :24-06-2024 t/m 28-06-2024</text:p>
            <text:p text:style-name="common-al">Verzonden naar aanvrager op: 18-06-2024</text:p>
            <text:p text:style-name="common-al">Kenmerk gemeente: Z/24/234148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4/2341486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70715</text:span><text:line-break/><text:date style:data-style-name="dag" text:fixed="true" text:date-value="2024-06-21"/><text:line-break/><text:date style:data-style-name="jaar" text:fixed="true" text:date-value="2024-06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70715</text:span><text:date style:data-style-name="nicedate" text:fixed="true" text:date-value="2024-06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70715</text:span><text:date style:data-style-name="nicedate" text:fixed="true" text:date-value="2024-06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62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4/2341486</meta:user-defined>
    <meta:user-defined meta:name="DCTERMS.abstract">SPOED TVM parkeervak, Formosastraat 25 1094SW, 20240624, Formosastraat 25</meta:user-defined>
    <dc:language>nl</dc:language>
    <meta:user-defined meta:name="OVERHEIDop.locatietype/OVERHEIDop.gebiedsmarkering">Punt</meta:user-defined>
    <meta:user-defined meta:name="DC.title">Besluit apv vergunning Verleend - Formosastraat 25</meta:user-defined>
    <meta:user-defined meta:name="DCTERMS.W3CDTF/DCTERMS.available">2024-06-21</meta:user-defined>
    <meta:user-defined meta:name="DCTERMS.W3CDTF/OVERHEIDop.jaargang">2024</meta:user-defined>
    <meta:user-defined meta:name="OVERHEIDop.publicationIssue">270715</meta:user-defined>
    <meta:user-defined meta:name="OVERHEIDop.GmbID/DC.identifier">gmb-2024-270715</meta:user-defined>
    <meta:user-defined meta:name="OVERHEIDop.versieInformatie"/>
  </office:meta>
</office:document-meta>
</file>