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15 woningen, De Kim, Surhuisterveen (Kadastraal Surhuizum B, 590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Kim, Surhuisterveen (Kadastraal Surhuizum B, 5900)</text:p>
            <text:p text:style-name="common-al">Zaak nr.: 0059115519</text:p>
            <text:p text:style-name="common-al">het bouwen van 15 woningen</text:p>
            <text:p text:style-name="common-al">Datum ontvangst: 18 juni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70384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38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38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chtkarspelen - ontvangen aanvraag omgevingsvergunning, het bouwen van 15 woningen, De Kim, Surhuisterveen (Kadastraal Surhuizum B, 5900)</meta:user-defined>
    <meta:user-defined meta:name="DCTERMS.W3CDTF/DCTERMS.available">2024-06-26</meta:user-defined>
    <meta:user-defined meta:name="DCTERMS.W3CDTF/OVERHEIDop.jaargang">2024</meta:user-defined>
    <meta:user-defined meta:name="OVERHEIDop.publicationIssue">270384</meta:user-defined>
    <meta:user-defined meta:name="OVERHEIDop.GmbID/DC.identifier">gmb-2024-270384</meta:user-defined>
    <meta:user-defined meta:name="OVERHEIDop.versieInformatie"/>
  </office:meta>
</office:document-meta>
</file>