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oertuig van een bromfiets/scooter zonder kenteken aan Van der Horststraat te Delft </text:p>
      <text:section text:name="zakelijke-mededeling_id1-3-2" text:style-name="zakelijke-mededeling">
        <text:section text:name="zakelijke-mededeling-tekst_id1-3-2-1" text:style-name="zakelijke-mededeling-tekst">
          <text:section text:name="tekst_id1-3-2-1-1" text:style-name="tekst">
            <text:p text:style-name="last-al">Aan de Van der Horststraat in Delft staat een bromfiets/scooter zonder kenteken in kennelijk verwaarloosde toestand. Het is verboden om een defecte brommer/scooter op de openbare weg geplaatst te hebben. Dit is niet toegestaan op grond van artikel 5:10 derde lid van de Algemene Plaatselijke Verordening voor Delft. Het voertuig is inmiddels voorzien van een waarschuwingssticker.  Vóór 30-06-2024 moet aan deze overtreding een eind zijn gemaakt door dit voertuig te verwijderen van de openbare weg. Als dit voertuig niet voor die tijd is verwijderd, dan is de gemeente genoodzaakt dit te doen. De door de gemeente gemaakte kosten worden verhaald op de eigenaar. Voor eventuele vragen kunt u contact opnemen met de gemeente via 14015. Belanghebbenden kunnen vóór 04-08-2024 een bezwaarschrift tegen het besluit indienen bij het college van B&amp;W, Postbus 78, 2600 ME Delft onder vermelding van ‘bezwaarschrif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269722</text:span><text:line-break/><text:date style:data-style-name="dag" text:fixed="true" text:date-value="2024-06-20"/><text:line-break/><text:date style:data-style-name="jaar" text:fixed="true" text:date-value="2024-06-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722</text:span><text:date style:data-style-name="nicedate" text:fixed="true" text:date-value="2024-06-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9722</text:span><text:date style:data-style-name="nicedate" text:fixed="true" text:date-value="2024-06-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Verwijderen voertuig van een bromfiets/scooter zonder kenteken aan Van der Horststraat te Delft</meta:user-defined>
    <meta:user-defined meta:name="DCTERMS.W3CDTF/DCTERMS.available">2024-06-20</meta:user-defined>
    <meta:user-defined meta:name="DCTERMS.W3CDTF/OVERHEIDop.jaargang">2024</meta:user-defined>
    <meta:user-defined meta:name="OVERHEIDop.publicationIssue">269722</meta:user-defined>
    <meta:user-defined meta:name="OVERHEIDop.GmbID/DC.identifier">gmb-2024-269722</meta:user-defined>
    <meta:user-defined meta:name="OVERHEIDop.versieInformatie"/>
  </office:meta>
</office:document-meta>
</file>