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Kasteeldreef 4 t/m 24 Onderhoud aan 11 woningen  aan Kasteeldreef 4, 4907 EA Oosterhout, Kasteeldreef 6, 4907 EA Oosterhout, Kasteeldreef 8, 4907 EA Oosterhout, Kasteeldreef 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aanvraag omgevingsvergunning reguliere procedure:</text:span>
          </text:p>
            <text:p text:style-name="common-al">
            
          </text:p>
            <text:list text:style-name="id1-3-2-1-1-3">
              <text:list-item text:style-override="id1-3-2-1-1-3-1">
                <text:number>•</text:number>
                <text:p text:style-name="al">
                <text:span text:style-name="nadrukcur">Kasteeldreef 4, 4907 EA Oosterhout, Kasteeldreef 6, 4907 EA Oosterhout, Kasteeldreef 8, 4907 EA Oosterhout, Kasteeldreef 10, 4907 EA Oosterhout, Kasteeldreef 12, 4907 EA Oosterhout, Kasteeldreef 14, 4907 EA Oosterhout, Kasteeldreef 16, 4907 EA Oosterhout, Kasteeldreef 18, 4907 EA Oosterhout, Kasteeldreef 20, 4907 EA Oosterhout, Kasteeldreef 22, 4907 EA Oosterhout, Kasteeldreef 24, 4907 EA Oosterhout,</text:span> Kasteeldreef 4 t/m 24 Onderhoud aan 11 woningen  (1048283 ontvangen 13-06-2024)</text:p>
              </text:list-item>
            </text:list>
            <text:p text:style-name="common-al">
            
          </text:p>
            <text:p text:style-name="common-al">Wilt u een inhoudelijke toelichting op plannen dan kunt u deze digitaal opvragen bij Team Vergunningen, Toezicht en Handhaving via het</text:p>
            <text:p text:style-name="last-al">contactformulier <text:span text:style-name="nadrukondlijn">https://</text:span><text:a xlink:href="https://www.oosterhout.nl/contact-1/contactformulier" xlink:type="simple">www.oosterhout.nl/contact-1/contactformulier</text:a>. Gelieve het referentienummer 1048283 hierbij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269576</text:span><text:line-break/><text:date style:data-style-name="dag" text:fixed="true" text:date-value="2024-06-27"/><text:line-break/><text:date style:data-style-name="jaar" text:fixed="true" text:date-value="2024-06-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9576</text:span><text:date style:data-style-name="nicedate" text:fixed="true" text:date-value="2024-06-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9576</text:span><text:date style:data-style-name="nicedate" text:fixed="true" text:date-value="2024-06-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48283</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vergunning voor Kasteeldreef 4 t/m 24 Onderhoud aan 11 woningen  aan Kasteeldreef 4, 4907 EA Oosterhout, Kasteeldreef 6, 4907 EA Oosterhout, Kasteeldreef 8, 4907 EA Oosterhout, Kasteeldreef 1</meta:user-defined>
    <meta:user-defined meta:name="DCTERMS.W3CDTF/DCTERMS.available">2024-06-27</meta:user-defined>
    <meta:user-defined meta:name="DCTERMS.W3CDTF/OVERHEIDop.jaargang">2024</meta:user-defined>
    <meta:user-defined meta:name="OVERHEIDop.publicationIssue">269576</meta:user-defined>
    <meta:user-defined meta:name="OVERHEIDop.GmbID/DC.identifier">gmb-2024-269576</meta:user-defined>
    <meta:user-defined meta:name="OVERHEIDop.versieInformatie"/>
  </office:meta>
</office:document-meta>
</file>