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gevel, Zonnedauw 67, 3453VX De Meern,  GU-Z2024-00054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nnedauw 67, 3453VX De Meern</text:p>
            <text:p text:style-name="common-al">GU-Z2024-0005465</text:p>
            <text:p text:style-name="common-al">Toelichting: het bouwen van een aanbouw aan de zijgevel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9554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554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554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465</meta:user-defined>
    <meta:user-defined meta:name="DCTERMS.abstract">Verlenging beslistermijn omgevingsvergunning, het bouwen van een aanbouw aan de zijgevel, Zonnedauw 67, 3453VX De Meern,  GU-Z2024-0005465</meta:user-defined>
    <dc:language>nl</dc:language>
    <meta:user-defined meta:name="OVERHEIDop.locatietype/OVERHEIDop.gebiedsmarkering">Punt</meta:user-defined>
    <meta:user-defined meta:name="DC.title">Verlenging beslistermijn omgevingsvergunning, het bouwen van een aanbouw aan de zijgevel, Zonnedauw 67, 3453VX De Meern,  GU-Z2024-0005465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9554</meta:user-defined>
    <meta:user-defined meta:name="OVERHEIDop.GmbID/DC.identifier">gmb-2024-269554</meta:user-defined>
    <meta:user-defined meta:name="OVERHEIDop.versieInformatie"/>
  </office:meta>
</office:document-meta>
</file>