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1-05-2024 hebben wij een aanvraag ontvangen voor wijziging op een reeds verleende vergunning voor het bouwen van een overkapping op het adres Beldsweg 21 7495PH Ambt Delden. Deze aanvraag staat ingeschreven onder zaaknummer 0000678023.</text:p>
      <text:section text:name="zakelijke-mededeling_id1-3-2" text:style-name="zakelijke-mededeling">
        <text:section text:name="zakelijke-mededeling-tekst_id1-3-2-1" text:style-name="zakelijke-mededeling-tekst">
          <text:section text:name="tekst_id1-3-2-1-1" text:style-name="tekst">
            <text:p text:style-name="common-al"/>
            <text:p text:style-name="last-al">Het betreft hier uitsluitend een kennisgeving. De plannen worden (nog) niet bekend gemaakt. Eventuele bezwaren kunnen pas worden ingediend nadat over de plannen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269210</text:span><text:line-break/><text:date style:data-style-name="dag" text:fixed="true" text:date-value="2024-06-20"/><text:line-break/><text:date style:data-style-name="jaar" text:fixed="true" text:date-value="2024-06-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9210</text:span><text:date style:data-style-name="nicedate" text:fixed="true" text:date-value="2024-06-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9210</text:span><text:date style:data-style-name="nicedate" text:fixed="true" text:date-value="2024-06-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000678023</meta:user-defined>
    <meta:user-defined meta:name="DCTERMS.abstract">wijziging op een reeds verleende vergunning voor het bouwen van een overkapping </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Op 21-05-2024 hebben wij een aanvraag ontvangen voor wijziging op een reeds verleende vergunning voor het bouwen van een overkapping op het adres Beldsweg 21 7495PH Ambt Delden. Deze aanvraag staat ingeschreven onder zaaknummer 0000678023.</meta:user-defined>
    <meta:user-defined meta:name="DCTERMS.W3CDTF/DCTERMS.available">2024-06-20</meta:user-defined>
    <meta:user-defined meta:name="DCTERMS.W3CDTF/OVERHEIDop.jaargang">2024</meta:user-defined>
    <meta:user-defined meta:name="OVERHEIDop.publicationIssue">269210</meta:user-defined>
    <meta:user-defined meta:name="OVERHEIDop.GmbID/DC.identifier">gmb-2024-269210</meta:user-defined>
    <meta:user-defined meta:name="OVERHEIDop.versieInformatie"/>
  </office:meta>
</office:document-meta>
</file>