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/ Krijtenberg 4, 6099 DB te Beegden / Maasgouw / verzonden 6 juni 2024 / het bouw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e omgevingsvergunning / Krijtenberg 4, 6099 DB te Beegden / Maasgouw / verzonden 6 juni 2024 / het bouwen van een woning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(= datum verzonden) tegen dit besluit bezwaar maken. Het bezwaarschrift moet uw naam en adres bevatten, duidelijk maken tegen welk besluit u bezwaar maakt en gemotiveerd, gedateerd en ondertekend zijn. Het bezwaarschrift moet worden gericht aan het college van burgemeester en wethouders, postbus 7000, 6050 AA te Maasbracht. U kunt ook digitaal bezwaar maken via <text:a xlink:href="http://www.gemeentemaasgouw.nl/bezwaar-maken" xlink:type="simple">www.gemeentemaasgouw.nl/bezwaar-maken</text:a>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269162</text:span><text:line-break/><text:date style:data-style-name="dag" text:fixed="true" text:date-value="2024-06-20"/><text:line-break/><text:date style:data-style-name="jaar" text:fixed="true" text:date-value="2024-06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9162</text:span><text:date style:data-style-name="nicedate" text:fixed="true" text:date-value="2024-06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9162</text:span><text:date style:data-style-name="nicedate" text:fixed="true" text:date-value="2024-06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23/xml/MC-DRP-OmgevingsvergunningAfhandelin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 / Krijtenberg 4, 6099 DB te Beegden / Maasgouw / verzonden 6 juni 2024 / het bouwen van een woning</meta:user-defined>
    <meta:user-defined meta:name="DCTERMS.W3CDTF/DCTERMS.available">2024-06-20</meta:user-defined>
    <meta:user-defined meta:name="DCTERMS.W3CDTF/OVERHEIDop.jaargang">2024</meta:user-defined>
    <meta:user-defined meta:name="OVERHEIDop.publicationIssue">269162</meta:user-defined>
    <meta:user-defined meta:name="OVERHEIDop.GmbID/DC.identifier">gmb-2024-269162</meta:user-defined>
    <meta:user-defined meta:name="OVERHEIDop.versieInformatie"/>
  </office:meta>
</office:document-meta>
</file>