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/ de Endepoel ongenummerd, 6107 - te Stevensweert / Maasgouw / ingekomen 11 juni 2024 / het bouwen van een nieuw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omgevingsvergunning / de Endepoel ongenummerd, 6107 - te Stevensweert / Maasgouw / ingekomen 11 juni 2024 / het bouwen van een nieuwe woning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www.officielebekendmakingen.nl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dienstverlening@servicecentrum-mer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269097</text:span><text:line-break/><text:date style:data-style-name="dag" text:fixed="true" text:date-value="2024-06-20"/><text:line-break/><text:date style:data-style-name="jaar" text:fixed="true" text:date-value="2024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9097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9097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omgevingsvergunning / de Endepoel ongenummerd, 6107 - te Stevensweert / Maasgouw / ingekomen 11 juni 2024 / het bouwen van een nieuwe woning</meta:user-defined>
    <meta:user-defined meta:name="DCTERMS.W3CDTF/DCTERMS.available">2024-06-20</meta:user-defined>
    <meta:user-defined meta:name="DCTERMS.W3CDTF/OVERHEIDop.jaargang">2024</meta:user-defined>
    <meta:user-defined meta:name="OVERHEIDop.publicationIssue">269097</meta:user-defined>
    <meta:user-defined meta:name="OVERHEIDop.GmbID/DC.identifier">gmb-2024-269097</meta:user-defined>
    <meta:user-defined meta:name="OVERHEIDop.versieInformatie"/>
  </office:meta>
</office:document-meta>
</file>