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20 woningen, Mozarthof 9 t/m 27 en 22 t/m 40 (voorlopige adressen)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6-2024</text:p>
            <text:p text:style-name="common-al">
            <text:span text:style-name="nadrukvet">Locatie:</text:span> Mozarthof 9 t/m 27 en 22 t/m 40 (voorlopige adressen) Raalte</text:p>
            <text:p text:style-name="common-al">
            <text:span text:style-name="nadrukvet">Zaakomschrijving:</text:span> het bouwen van 20 woningen</text:p>
            <text:p text:style-name="common-al">
            <text:span text:style-name="nadrukvet">Zaaknummer:</text:span> 0177ESUITE397722024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loket@raalte.nl" xlink:type="simple">omgevingsloket@raalte.nl</text:a> of bel naar 0572 34 77 99. Wilt u hierbij het zaaknummer 0177ESUITE39772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39772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69013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01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01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397722024</meta:user-defined>
    <meta:user-defined meta:name="DCTERMS.abstract">het bouwen van 20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20 woningen, Mozarthof 9 t/m 27 en 22 t/m 40 (voorlopige adressen) Raalte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9013</meta:user-defined>
    <meta:user-defined meta:name="OVERHEIDop.GmbID/DC.identifier">gmb-2024-269013</meta:user-defined>
    <meta:user-defined meta:name="OVERHEIDop.versieInformatie"/>
  </office:meta>
</office:document-meta>
</file>