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BOUWEN OMGEVINGSVERGUNNING –NIEUWKUIJKSEWEG 50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Nieuwkuijkseweg 50 Helvoirt, bouwen van een opslagloods, Z24-279268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68991</text:span><text:line-break/><text:date style:data-style-name="dag" text:fixed="true" text:date-value="2024-06-26"/><text:line-break/><text:date style:data-style-name="jaar" text:fixed="true" text:date-value="2024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8991</text:span><text:date style:data-style-name="nicedate" text:fixed="true" text:date-value="2024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8991</text:span><text:date style:data-style-name="nicedate" text:fixed="true" text:date-value="2024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4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VUGHT - INGEKOMEN AANVRAAG BOUWEN OMGEVINGSVERGUNNING –NIEUWKUIJKSEWEG 50 HELVOIRT</meta:user-defined>
    <meta:user-defined meta:name="DCTERMS.W3CDTF/DCTERMS.available">2024-06-26</meta:user-defined>
    <meta:user-defined meta:name="DCTERMS.W3CDTF/OVERHEIDop.jaargang">2024</meta:user-defined>
    <meta:user-defined meta:name="OVERHEIDop.publicationIssue">268991</meta:user-defined>
    <meta:user-defined meta:name="OVERHEIDop.GmbID/DC.identifier">gmb-2024-268991</meta:user-defined>
    <meta:user-defined meta:name="OVERHEIDop.versieInformatie"/>
  </office:meta>
</office:document-meta>
</file>