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twee woningen (twee onder 1 kap), Hofje van Byron, perceelnr. 6449, sectie C te Catharijne Utrecht, GU-Z2024-0005418</text:p>
      <text:section text:name="zakelijke-mededeling_id1-3-2" text:style-name="zakelijke-mededeling">
        <text:section text:name="zakelijke-mededeling-tekst_id1-3-2-1" text:style-name="zakelijke-mededeling-tekst">
          <text:section text:name="tekst_id1-3-2-1-1" text:style-name="tekst">
            <text:p text:style-name="common-al">Hofje van Byron, perceelnr. 6449, sectie C te Catharijne Utrecht</text:p>
            <text:p text:style-name="common-al">GU-Z2024-0005418</text:p>
            <text:p text:style-name="common-al">Toelichting: het bouwen van twee woningen (twee onder 1 kap)</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8980</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8980</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8980</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05418</meta:user-defined>
    <meta:user-defined meta:name="DCTERMS.abstract">Ontwerpbesluit omgevingsvergunning, het bouwen van twee woningen (twee onder 1 kap), Hofje van Byron, perceelnr. 6449, sectie C te Catharijne Utrecht, GU-Z2024-0005418</meta:user-defined>
    <dc:language>nl</dc:language>
    <meta:user-defined meta:name="OVERHEIDop.locatietype/OVERHEIDop.gebiedsmarkering">Punt</meta:user-defined>
    <meta:user-defined meta:name="DC.title">Ontwerpbesluit omgevingsvergunning, het bouwen van twee woningen (twee onder 1 kap), Hofje van Byron, perceelnr. 6449, sectie C te Catharijne Utrecht, GU-Z2024-0005418</meta:user-defined>
    <meta:user-defined meta:name="OVERHEIDop.datumEindeReactietermijn">2024-08-01</meta:user-defined>
    <meta:user-defined meta:name="OVERHEIDop.terinzageleggingBG">https://jeleefomgeving.nl/inzien/002220647/7ebd2582-2d4e-11ef-a337-0050560122a3</meta:user-defined>
    <meta:user-defined meta:name="DCTERMS.W3CDTF/DCTERMS.available">2024-06-20</meta:user-defined>
    <meta:user-defined meta:name="DCTERMS.W3CDTF/OVERHEIDop.jaargang">2024</meta:user-defined>
    <meta:user-defined meta:name="OVERHEIDop.publicationIssue">268980</meta:user-defined>
    <meta:user-defined meta:name="OVERHEIDop.GmbID/DC.identifier">gmb-2024-268980</meta:user-defined>
    <meta:user-defined meta:name="OVERHEIDop.versieInformatie"/>
  </office:meta>
</office:document-meta>
</file>