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aanleggen van een dakterras op de uitbouw van een woning, Verlengde Hoogravenseweg 173, 3525BE Utrecht,  GU-Z2024-00059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de Hoogravenseweg 173, 3525BE Utrecht</text:p>
            <text:p text:style-name="common-al">GU-Z2024-0005914</text:p>
            <text:p text:style-name="common-al">Toelichting: het aanleggen van een dakterras op de uitbouw van een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8898</text:span><text:line-break/><text:date style:data-style-name="dag" text:fixed="true" text:date-value="2024-06-20"/><text:line-break/><text:date style:data-style-name="jaar" text:fixed="true" text:date-value="2024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8898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8898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5914</meta:user-defined>
    <meta:user-defined meta:name="DCTERMS.abstract">Verlenging beslistermijn omgevingsvergunning, het aanleggen van een dakterras op de uitbouw van een woning, Verlengde Hoogravenseweg 173, 3525BE Utrecht,  GU-Z2024-0005914</meta:user-defined>
    <dc:language>nl</dc:language>
    <meta:user-defined meta:name="OVERHEIDop.locatietype/OVERHEIDop.gebiedsmarkering">Vlak</meta:user-defined>
    <meta:user-defined meta:name="DC.title">Verlenging beslistermijn omgevingsvergunning, het aanleggen van een dakterras op de uitbouw van een woning, Verlengde Hoogravenseweg 173, 3525BE Utrecht,  GU-Z2024-0005914</meta:user-defined>
    <meta:user-defined meta:name="DCTERMS.W3CDTF/DCTERMS.available">2024-06-20</meta:user-defined>
    <meta:user-defined meta:name="DCTERMS.W3CDTF/OVERHEIDop.jaargang">2024</meta:user-defined>
    <meta:user-defined meta:name="OVERHEIDop.publicationIssue">268898</meta:user-defined>
    <meta:user-defined meta:name="OVERHEIDop.GmbID/DC.identifier">gmb-2024-268898</meta:user-defined>
    <meta:user-defined meta:name="OVERHEIDop.versieInformatie"/>
  </office:meta>
</office:document-meta>
</file>