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Asterstraat 7, 3551SW Utrecht,  GU-Z2024-00103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sterstraat 7, 3551SW Utrecht</text:p>
            <text:p text:style-name="common-al">GU-Z2024-0010326</text:p>
            <text:p text:style-name="common-al">Toelichting: het bouwen van een dakopbouw op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8638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638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638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326</meta:user-defined>
    <meta:user-defined meta:name="DCTERMS.abstract">Verlenging beslistermijn omgevingsvergunning, het bouwen van een dakopbouw op de woning, Asterstraat 7, 3551SW Utrecht,  GU-Z2024-0010326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de woning, Asterstraat 7, 3551SW Utrecht,  GU-Z2024-0010326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8638</meta:user-defined>
    <meta:user-defined meta:name="OVERHEIDop.GmbID/DC.identifier">gmb-2024-268638</meta:user-defined>
    <meta:user-defined meta:name="OVERHEIDop.versieInformatie"/>
  </office:meta>
</office:document-meta>
</file>